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winkel naar woonruimte, Soerabayastraat 1 te Utrecht, HZ_WABO-19-093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erabayastraat 1 te Utrecht</text:span>
          </text:p>
            <text:p text:style-name="common-al">HZ_WABO-19-09389</text:p>
            <text:p text:style-name="common-al">Toelichting: het verbouwen van een winkel naar woonruimte</text:p>
            <text:p text:style-name="common-al">Datum ontvangst aanvraag: 21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799</text:span><text:line-break/><text:date style:data-style-name="dag" text:fixed="true" text:date-value="2019-03-25"/><text:line-break/><text:date style:data-style-name="jaar" text:fixed="true" text:date-value="2019-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9799</text:span><text:date style:data-style-name="nicedate" text:fixed="true" text:date-value="2019-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9799</text:span><text:date style:data-style-name="nicedate" text:fixed="true" text:date-value="2019-03-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bouwen van een winkel naar woonruimte, Soerabayastraat 1 te Utrecht, HZ_WABO-19-0938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5</meta:user-defined>
    <meta:user-defined meta:name="OVERHEIDop.publicationIssue">69799</meta:user-defined>
    <meta:user-defined meta:name="OVERHEIDop.GmbID/DC.identifier">gmb-2019-6979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EA 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5179</meta:user-defined>
    <meta:user-defined meta:name="OVERHEID.EPSG28992/DC.spatial">135288.81 455900.8</meta:user-defined>
    <meta:user-defined meta:name="OVERHEIDop.versieInformatie"/>
  </office:meta>
</office:document-meta>
</file>