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een woning, Cremerstraat 72 te Utrecht,  HZ_WABO-19-074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remerstraat 72 te Utrecht</text:p>
            <text:p text:style-name="common-al">HZ_WABO-19-07442</text:p>
            <text:p text:style-name="common-al">Toelichting: het bouwen van een dakopbouw op een woning</text:p>
            <text:p text:style-name="common-al">Datum besluit: 19 maart 2019</text:p>
            <text:p text:style-name="common-al">Startdatum bezwaartermijn: 22 maart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9560</text:span><text:line-break/><text:date style:data-style-name="dag" text:fixed="true" text:date-value="2019-03-25"/><text:line-break/><text:date style:data-style-name="jaar" text:fixed="true" text:date-value="2019-03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9560</text:span><text:date style:data-style-name="nicedate" text:fixed="true" text:date-value="2019-03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9560</text:span><text:date style:data-style-name="nicedate" text:fixed="true" text:date-value="2019-03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een dakopbouw op een woning, Cremerstraat 72 te Utrecht,  HZ_WABO-19-07442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25</meta:user-defined>
    <meta:user-defined meta:name="OVERHEIDop.publicationIssue">69560</meta:user-defined>
    <meta:user-defined meta:name="OVERHEIDop.GmbID/DC.identifier">gmb-2019-69560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BG 72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476.31 456360.75</meta:user-defined>
    <meta:user-defined meta:name="OVERHEIDop.versieInformatie"/>
  </office:meta>
</office:document-meta>
</file>