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realiseren van winkel-ondersteunende horeca bij een delicatessenwinkel, Damstraat 8 te Utrecht,  HZ_WABO-19-0500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mstraat 8 te Utrecht</text:p>
            <text:p text:style-name="common-al">HZ_WABO-19-05007</text:p>
            <text:p text:style-name="common-al">Toelichting: het realiseren van winkel-ondersteunende horeca bij een delicatessenwinkel</text:p>
            <text:p text:style-name="common-al">Datum besluit: 19 maart 2019</text:p>
            <text:p text:style-name="common-al">Startdatum bezwaartermijn: 21 maart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8810</text:span><text:line-break/><text:date style:data-style-name="dag" text:fixed="true" text:date-value="2019-03-22"/><text:line-break/><text:date style:data-style-name="jaar" text:fixed="true" text:date-value="2019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8810</text:span><text:date style:data-style-name="nicedate" text:fixed="true" text:date-value="2019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8810</text:span><text:date style:data-style-name="nicedate" text:fixed="true" text:date-value="2019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realiseren van winkel-ondersteunende horeca bij een delicatessenwinkel, Damstraat 8 te Utrecht,  HZ_WABO-19-05007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22</meta:user-defined>
    <meta:user-defined meta:name="OVERHEIDop.publicationIssue">68810</meta:user-defined>
    <meta:user-defined meta:name="OVERHEIDop.GmbID/DC.identifier">gmb-2019-68810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BV 8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588.81 455877.66</meta:user-defined>
    <meta:user-defined meta:name="OVERHEIDop.versieInformatie"/>
  </office:meta>
</office:document-meta>
</file>