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indeling en gevel en het aanbrengen van reclame uitingen ten behoeve van het vestigen van een visrestaurant, Damstraat 16 te Utrecht,  HZ_WABO-18-411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mstraat 16 te Utrecht</text:p>
            <text:p text:style-name="common-al">HZ_WABO-18-41128</text:p>
            <text:p text:style-name="common-al">Toelichting: het wijzigen van de indeling en gevel en het aanbrengen van reclame uitingen ten behoeve van het vestigen van een visrestaurant</text:p>
            <text:p text:style-name="common-al">Datum besluit: 19 maart 2019</text:p>
            <text:p text:style-name="common-al">Startdatum bezwaartermijn: 21 maart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8750</text:span><text:line-break/><text:date style:data-style-name="dag" text:fixed="true" text:date-value="2019-03-22"/><text:line-break/><text:date style:data-style-name="jaar" text:fixed="true" text:date-value="2019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750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750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de indeling en gevel en het aanbrengen van reclame uitingen ten behoeve van het vestigen van een visrestaurant, Damstraat 16 te Utrecht,  HZ_WABO-18-4112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2</meta:user-defined>
    <meta:user-defined meta:name="OVERHEIDop.publicationIssue">68750</meta:user-defined>
    <meta:user-defined meta:name="OVERHEIDop.GmbID/DC.identifier">gmb-2019-68750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BV 1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81.68 455898.04</meta:user-defined>
    <meta:user-defined meta:name="OVERHEIDop.versieInformatie"/>
  </office:meta>
</office:document-meta>
</file>