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maken van een doorbraak in de dragende muur van een woning, Franz Schubertstraat 25 te Utrecht, HZ_WABO-19-090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ranz Schubertstraat 25 te Utrecht</text:span>
          </text:p>
            <text:p text:style-name="common-al">HZ_WABO-19-09069</text:p>
            <text:p text:style-name="common-al">Toelichting: het maken van een doorbraak in de dragende muur van een woning</text:p>
            <text:p text:style-name="common-al">Datum ontvangst aanvraag: 19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8658</text:span><text:line-break/><text:date style:data-style-name="dag" text:fixed="true" text:date-value="2019-03-22"/><text:line-break/><text:date style:data-style-name="jaar" text:fixed="true" text:date-value="2019-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8658</text:span><text:date style:data-style-name="nicedate" text:fixed="true" text:date-value="2019-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8658</text:span><text:date style:data-style-name="nicedate" text:fixed="true" text:date-value="2019-03-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maken van een doorbraak in de dragende muur van een woning, Franz Schubertstraat 25 te Utrecht, HZ_WABO-19-0906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2</meta:user-defined>
    <meta:user-defined meta:name="OVERHEIDop.publicationIssue">68658</meta:user-defined>
    <meta:user-defined meta:name="OVERHEIDop.GmbID/DC.identifier">gmb-2019-68658</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GS 25</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5031</meta:user-defined>
    <meta:user-defined meta:name="OVERHEID.EPSG28992/DC.spatial">134489.27 455263.94</meta:user-defined>
    <meta:user-defined meta:name="OVERHEIDop.versieInformatie"/>
  </office:meta>
</office:document-meta>
</file>