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Laurens Reaalstraat 16 te Utrecht, HZ_WABO-19-090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urens Reaalstraat 16 te Utrecht</text:span>
          </text:p>
            <text:p text:style-name="common-al">HZ_WABO-19-09052</text:p>
            <text:p text:style-name="common-al">Toelichting: het bouwen van een dakopbouw op een woning</text:p>
            <text:p text:style-name="common-al">Datum ontvangst aanvraag: 1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641</text:span><text:line-break/><text:date style:data-style-name="dag" text:fixed="true" text:date-value="2019-03-22"/><text:line-break/><text:date style:data-style-name="jaar" text:fixed="true" text:date-value="2019-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41</text:span><text:date style:data-style-name="nicedate" text:fixed="true" text:date-value="2019-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41</text:span><text:date style:data-style-name="nicedate" text:fixed="true" text:date-value="2019-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Laurens Reaalstraat 16 te Utrecht, HZ_WABO-19-090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2</meta:user-defined>
    <meta:user-defined meta:name="OVERHEIDop.publicationIssue">68641</meta:user-defined>
    <meta:user-defined meta:name="OVERHEIDop.GmbID/DC.identifier">gmb-2019-6864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N 1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5024</meta:user-defined>
    <meta:user-defined meta:name="OVERHEID.EPSG28992/DC.spatial">135083.93 455670.8</meta:user-defined>
    <meta:user-defined meta:name="OVERHEIDop.versieInformatie"/>
  </office:meta>
</office:document-meta>
</file>