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een dakterras, Van Riebeeckstraat 10, 10 BS en 10 BSA te Utrecht, HZ_WABO-19-090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Riebeeckstraat 10, 10 BS en 10 BSA te Utrecht</text:span>
          </text:p>
            <text:p text:style-name="common-al">HZ_WABO-19-09054</text:p>
            <text:p text:style-name="common-al">Toelichting: het vergroten van een dakterras</text:p>
            <text:p text:style-name="common-al">Datum ontvangst aanvraag: 19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631</text:span><text:line-break/><text:date style:data-style-name="dag" text:fixed="true" text:date-value="2019-03-22"/><text:line-break/><text:date style:data-style-name="jaar" text:fixed="true" text:date-value="2019-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8631</text:span><text:date style:data-style-name="nicedate" text:fixed="true" text:date-value="2019-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8631</text:span><text:date style:data-style-name="nicedate" text:fixed="true" text:date-value="2019-03-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groten van een dakterras, Van Riebeeckstraat 10, 10 BS en 10 BSA te Utrecht, HZ_WABO-19-09054</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22</meta:user-defined>
    <meta:user-defined meta:name="OVERHEIDop.publicationIssue">68631</meta:user-defined>
    <meta:user-defined meta:name="OVERHEIDop.GmbID/DC.identifier">gmb-2019-68631</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EJ 10 bs</meta:user-defined>
    <meta:user-defined meta:name="OVERHEID.PostcodeHuisnummer/OVERHEIDop.postcodeHuisnummer">3531EJ 1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5022</meta:user-defined>
    <meta:user-defined meta:name="OVERHEID.EPSG28992/DC.spatial">135353.61 455815.57</meta:user-defined>
    <meta:user-defined meta:name="OVERHEID.EPSG28992/DC.spatial">135352.28 455815.19</meta:user-defined>
    <meta:user-defined meta:name="OVERHEID.EPSG28992/DC.spatial">135350.92 455814.67</meta:user-defined>
    <meta:user-defined meta:name="OVERHEIDop.versieInformatie"/>
  </office:meta>
</office:document-meta>
</file>