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een woning, Dantelaan 14 te Utrecht,  HZ_WABO-19-025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ntelaan 14 te Utrecht</text:p>
            <text:p text:style-name="common-al">HZ_WABO-19-02585</text:p>
            <text:p text:style-name="common-al">Toelichting: het bouwen van een dakkapel aan de voorkant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8592</text:span><text:line-break/><text:date style:data-style-name="dag" text:fixed="true" text:date-value="2019-03-22"/><text:line-break/><text:date style:data-style-name="jaar" text:fixed="true" text:date-value="2019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8592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8592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dakkapel aan de voorkant van een woning, Dantelaan 14 te Utrecht,  HZ_WABO-19-0258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2</meta:user-defined>
    <meta:user-defined meta:name="OVERHEIDop.publicationIssue">68592</meta:user-defined>
    <meta:user-defined meta:name="OVERHEIDop.GmbID/DC.identifier">gmb-2019-68592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VD 14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218.8 455750.45</meta:user-defined>
    <meta:user-defined meta:name="OVERHEIDop.versieInformatie"/>
  </office:meta>
</office:document-meta>
</file>