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</office:automatic-styles>
  <office:body>
    <office:text>
      <text:p text:style-name="new_page_staatscourant"/>
      <text:p text:style-name="single-kop-titel">Intrekking omgevingsvergunning, het aanbrengen van een   tuimelvenster in het achterdakvlak van een woning, Johann Sebastian   Bachstraat 67 te Utrecht, HZ_INT-19-018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Johann Sebastian Bachstraat 67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Z_INT-19-01870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aanbrengen van een tuimelvenster in het   achterdakvlak van een woning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atum besluit: 15-03-201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gen dit besluit kunt u bezwaar maken binnen 6 weken na de   datum van deze publicatie.          Dit kan online via www.utrecht.nl/bezwaar. Als u schriftelijk bezwaar wilt   maken per brief, dan kunt u uw bezwaarschrift sturen naar het College van burgemeester   en wethouders, afdeling Juridische Zaken, Postbus 16200, 3500 CE Utrecht. In  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ijk op deze webpagina in de linker kolom of er bijlagen staan  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E-mail naar bekendmakingen@utrecht.nl de volgende gegevens:   het kenmerk van deze aanvraag, uw naam, adres en telefoonnummer, en welke  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 Kom naar het Stadskantoor en maak hiervoor een balie-afspraak   via www.utrecht.nl/afspraakplannenbekijken.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8463</text:span><text:line-break/><text:date style:data-style-name="dag" text:fixed="true" text:date-value="2019-03-22"/><text:line-break/><text:date style:data-style-name="jaar" text:fixed="true" text:date-value="2019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463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463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Intrekking omgevingsvergunning, het aanbrengen van een   tuimelvenster in het achterdakvlak van een woning, Johann Sebastian   Bachstraat 67 te Utrecht, HZ_INT-19-01870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2</meta:user-defined>
    <meta:user-defined meta:name="OVERHEIDop.publicationIssue">68463</meta:user-defined>
    <meta:user-defined meta:name="OVERHEIDop.GmbID/DC.identifier">gmb-2019-6846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XB 67</meta:user-defined>
    <meta:user-defined meta:name="OVERHEIDop.woonplaats">Utrecht</meta:user-defined>
    <meta:user-defined meta:name="OVERHEIDop.straatnaam">Johann Sebastian Bachstraat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501 455485</meta:user-defined>
    <meta:user-defined meta:name="OVERHEIDop.versieInformatie"/>
  </office:meta>
</office:document-meta>
</file>