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deels slopen van een kantoor en het verbouwen tot een kinderdagverblijf, Krugerstraat 3 te Utrecht,  HZ_WABO-18-306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ugerstraat 3 te Utrecht</text:p>
            <text:p text:style-name="common-al">HZ_WABO-18-30648</text:p>
            <text:p text:style-name="common-al">Toelichting: het deels slopen van een kantoor en het verbouwen tot een kinderdagverblijf</text:p>
            <text:p text:style-name="common-al">Datum besluit: 18 maart 2019</text:p>
            <text:p text:style-name="common-al">Startdatum beroepstermijn: 18 maart 2019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www.rechtspraak.nl/Uw-Situatie/Onderwerpen/Omgevingsvergunning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/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/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4">
              <text:list-item text:style-override="id1-3-2-1-1-14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7261</text:span><text:line-break/><text:date style:data-style-name="dag" text:fixed="true" text:date-value="2019-03-21"/><text:line-break/><text:date style:data-style-name="jaar" text:fixed="true" text:date-value="2019-03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7261</text:span><text:date style:data-style-name="nicedate" text:fixed="true" text:date-value="2019-03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7261</text:span><text:date style:data-style-name="nicedate" text:fixed="true" text:date-value="2019-03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deels slopen van een kantoor en het verbouwen tot een kinderdagverblijf, Krugerstraat 3 te Utrecht,  HZ_WABO-18-3064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1</meta:user-defined>
    <meta:user-defined meta:name="OVERHEIDop.publicationIssue">67261</meta:user-defined>
    <meta:user-defined meta:name="OVERHEIDop.GmbID/DC.identifier">gmb-2019-67261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AL 3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127.79 455519.41</meta:user-defined>
    <meta:user-defined meta:name="OVERHEIDop.versieInformatie"/>
  </office:meta>
</office:document-meta>
</file>