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dakkapel en het plaatsen van zonnepanelen, Padangstraat 15 te Utrecht,  HZ_WABO-19-04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dangstraat 15 te Utrecht</text:p>
            <text:p text:style-name="common-al">HZ_WABO-19-04106</text:p>
            <text:p text:style-name="common-al">Toelichting: het bouwen van een dakopbouw met dakkapel en het plaatsen van zonnepanelen</text:p>
            <text:p text:style-name="common-al">Datum besluit: 18 maart 2019</text:p>
            <text:p text:style-name="common-al">Startdatum bezwaartermijn: 20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241</text:span><text:line-break/><text:date style:data-style-name="dag" text:fixed="true" text:date-value="2019-03-21"/><text:line-break/><text:date style:data-style-name="jaar" text:fixed="true" text:date-value="2019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7241</text:span><text:date style:data-style-name="nicedate" text:fixed="true" text:date-value="2019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7241</text:span><text:date style:data-style-name="nicedate" text:fixed="true" text:date-value="2019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met dakkapel en het plaatsen van zonnepanelen, Padangstraat 15 te Utrecht,  HZ_WABO-19-0410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1</meta:user-defined>
    <meta:user-defined meta:name="OVERHEIDop.publicationIssue">67241</meta:user-defined>
    <meta:user-defined meta:name="OVERHEIDop.GmbID/DC.identifier">gmb-2019-6724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TA 1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06.53 456012.24</meta:user-defined>
    <meta:user-defined meta:name="OVERHEIDop.versieInformatie"/>
  </office:meta>
</office:document-meta>
</file>