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plaatsen van vier airco units op het dak van een hospice, Kanaalstraat 200A te Utrecht,  HZ_WABO-19-005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straat 200A te Utrecht</text:p>
            <text:p text:style-name="common-al">HZ_WABO-19-00538</text:p>
            <text:p text:style-name="common-al">Toelichting: het plaatsen van vier airco units op het dak van een hospice</text:p>
            <text:p text:style-name="common-al">Datum besluit: 15 maart 2019</text:p>
            <text:p text:style-name="common-al">Startdatum bezwaartermijn: 19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5860</text:span><text:line-break/><text:date style:data-style-name="dag" text:fixed="true" text:date-value="2019-03-20"/><text:line-break/><text:date style:data-style-name="jaar" text:fixed="true" text:date-value="2019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5860</text:span><text:date style:data-style-name="nicedate" text:fixed="true" text:date-value="2019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5860</text:span><text:date style:data-style-name="nicedate" text:fixed="true" text:date-value="2019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plaatsen van vier airco units op het dak van een hospice, Kanaalstraat 200A te Utrecht,  HZ_WABO-19-0053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0</meta:user-defined>
    <meta:user-defined meta:name="OVERHEIDop.publicationIssue">65860</meta:user-defined>
    <meta:user-defined meta:name="OVERHEIDop.GmbID/DC.identifier">gmb-2019-65860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CR 200a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044.47 455876.54</meta:user-defined>
    <meta:user-defined meta:name="OVERHEIDop.versieInformatie"/>
  </office:meta>
</office:document-meta>
</file>