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extra verdieping en een kap op een woning, Padangstraat 18 te Utrecht, HZ_WABO-19-0869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adangstraat 18 te Utrecht</text:span>
          </text:p>
            <text:p text:style-name="common-al">HZ_WABO-19-08691</text:p>
            <text:p text:style-name="common-al">Toelichting: het bouwen van een extra verdieping en een kap op een woning</text:p>
            <text:p text:style-name="common-al">Datum ontvangst aanvraag: 15 maart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65685</text:span><text:line-break/><text:date style:data-style-name="dag" text:fixed="true" text:date-value="2019-03-20"/><text:line-break/><text:date style:data-style-name="jaar" text:fixed="true" text:date-value="2019-03-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65685</text:span><text:date style:data-style-name="nicedate" text:fixed="true" text:date-value="2019-03-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65685</text:span><text:date style:data-style-name="nicedate" text:fixed="true" text:date-value="2019-03-2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bouwen van een extra verdieping en een kap op een woning, Padangstraat 18 te Utrecht, HZ_WABO-19-08691</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3-20</meta:user-defined>
    <meta:user-defined meta:name="OVERHEIDop.publicationIssue">65685</meta:user-defined>
    <meta:user-defined meta:name="OVERHEIDop.GmbID/DC.identifier">gmb-2019-65685</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1TC 18</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publiceerbaar-A|exb-2019-14460</meta:user-defined>
    <meta:user-defined meta:name="OVERHEID.EPSG28992/DC.spatial">134889.26 456003.49</meta:user-defined>
    <meta:user-defined meta:name="OVERHEIDop.versieInformatie"/>
  </office:meta>
</office:document-meta>
</file>