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pel aan de voorkant van een woning, Barkasstraat 14 te Utrecht,  HZ_WABO-19-046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rkasstraat 14 te Utrecht</text:p>
            <text:p text:style-name="common-al">HZ_WABO-19-04611</text:p>
            <text:p text:style-name="common-al">Toelichting: het bouwen van een dakkappel aan de voorkant van een woning</text:p>
            <text:p text:style-name="common-al">Datum besluit: 13 maart 2019</text:p>
            <text:p text:style-name="common-al">Startdatum bezwaartermijn: 16 maart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4497</text:span><text:line-break/><text:date style:data-style-name="dag" text:fixed="true" text:date-value="2019-03-19"/><text:line-break/><text:date style:data-style-name="jaar" text:fixed="true" text:date-value="2019-03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4497</text:span><text:date style:data-style-name="nicedate" text:fixed="true" text:date-value="2019-03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4497</text:span><text:date style:data-style-name="nicedate" text:fixed="true" text:date-value="2019-03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dakkappel aan de voorkant van een woning, Barkasstraat 14 te Utrecht,  HZ_WABO-19-04611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3-19</meta:user-defined>
    <meta:user-defined meta:name="OVERHEIDop.publicationIssue">64497</meta:user-defined>
    <meta:user-defined meta:name="OVERHEIDop.GmbID/DC.identifier">gmb-2019-64497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4PK 14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3984.78 456753.45</meta:user-defined>
    <meta:user-defined meta:name="OVERHEIDop.versieInformatie"/>
  </office:meta>
</office:document-meta>
</file>