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randveilig gebruiken van een kinderopvang, Cremerstraat 253 te Utrecht,  HZ_WABO-18-376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remerstraat 253 te Utrecht</text:p>
            <text:p text:style-name="common-al">HZ_WABO-18-37606</text:p>
            <text:p text:style-name="common-al">Toelichting: het brandveilig gebruiken van een kinderopvang</text:p>
            <text:p text:style-name="common-al">Datum besluit: 14 maart 2019</text:p>
            <text:p text:style-name="common-al">Startdatum beroepstermijn: 20 maart 2019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4">
              <text:list-item text:style-override="id1-3-2-1-1-14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4481</text:span><text:line-break/><text:date style:data-style-name="dag" text:fixed="true" text:date-value="2019-03-19"/><text:line-break/><text:date style:data-style-name="jaar" text:fixed="true" text:date-value="2019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4481</text:span><text:date style:data-style-name="nicedate" text:fixed="true" text:date-value="2019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4481</text:span><text:date style:data-style-name="nicedate" text:fixed="true" text:date-value="2019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randveilig gebruiken van een kinderopvang, Cremerstraat 253 te Utrecht,  HZ_WABO-18-3760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9</meta:user-defined>
    <meta:user-defined meta:name="OVERHEIDop.publicationIssue">64481</meta:user-defined>
    <meta:user-defined meta:name="OVERHEIDop.GmbID/DC.identifier">gmb-2019-6448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BJ 25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066.25 456492.8</meta:user-defined>
    <meta:user-defined meta:name="OVERHEIDop.versieInformatie"/>
  </office:meta>
</office:document-meta>
</file>