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aghoreca D2 naar D3 (verruiming openingstijden), Concordiastraat 80 te Utrecht, HZ_WABO-19-084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oncordiastraat 80 te Utrecht</text:span>
          </text:p>
            <text:p text:style-name="common-al">HZ_WABO-19-08495</text:p>
            <text:p text:style-name="common-al">Toelichting: het wijzigen van daghoreca D2 naar D3 (verruiming openingstijden)</text:p>
            <text:p text:style-name="common-al">Datum ontvangst aanvraag: 14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4400</text:span><text:line-break/><text:date style:data-style-name="dag" text:fixed="true" text:date-value="2019-03-19"/><text:line-break/><text:date style:data-style-name="jaar" text:fixed="true" text:date-value="2019-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400</text:span><text:date style:data-style-name="nicedate" text:fixed="true" text:date-value="2019-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400</text:span><text:date style:data-style-name="nicedate" text:fixed="true" text:date-value="2019-03-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daghoreca D2 naar D3 (verruiming openingstijden), Concordiastraat 80 te Utrecht, HZ_WABO-19-08495</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9</meta:user-defined>
    <meta:user-defined meta:name="OVERHEIDop.publicationIssue">64400</meta:user-defined>
    <meta:user-defined meta:name="OVERHEIDop.GmbID/DC.identifier">gmb-2019-64400</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5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4215</meta:user-defined>
    <meta:user-defined meta:name="OVERHEID.EPSG28992/DC.spatial">135267.74 456626.05</meta:user-defined>
    <meta:user-defined meta:name="OVERHEIDop.versieInformatie"/>
  </office:meta>
</office:document-meta>
</file>