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Kamerverhuurbeleid</text:p>
      <text:section text:name="zakelijke-mededeling_id1-3-2" text:style-name="zakelijke-mededeling">
        <text:section text:name="zakelijke-mededeling-tekst_id1-3-2-1" text:style-name="zakelijke-mededeling-tekst">
          <text:section text:name="tekst_id1-3-2-1-1" text:style-name="tekst">
            <text:p text:style-name="common-al">Kennisgeving</text:p>
            <text:p text:style-name="common-al"/>
            <text:p text:style-name="common-al">Burgemeester en wethouders van Heerenveen maken bekend dat met ingang van 21 maart 2019, gedurende 6 weken, voor iedereen ter inzage ligt het ontwerp-kamerverhuurbeleid.</text:p>
            <text:p text:style-name="common-al">Het college stelt een gedifferentieerd beleid voor aan de hand van het aantal bewoners per pand. Kamerverhuur tot maximaal 4 bewoners wordt toegelaten als het bestemmingsplan de functie wonen toelaat. Kamerverhuur vanaf 5 tot maximaal 10 bewoners wordt toegelaten onder voorwaarden en binnen bepaalde gebieden. Kamerverhuur voor meer dan 10 bewoners heeft een dusdanige impact op de omgeving, dat een afzonderlijke afweging noodzakelijk is.</text:p>
            <text:p text:style-name="common-al">Daarnaast ziet het beleid erop toe dat voldoende faciliteiten worden gerealiseerd en dat regels voor toezicht en beheer worden gesteld en nageleefd.</text:p>
            <text:p text:style-name="common-al">
            <text:span text:style-name="nadrukvet"/>
          </text:p>
            <text:p text:style-name="common-al">
            <text:span text:style-name="nadrukvet">Inzage</text:span>
          </text:p>
            <text:p text:style-name="common-al">Het ontwerp-kamerverhuurbeleid kan tijdens openingsuren worden ingezien bij de receptie van het gemeentehuis, Crackstraat 2 te Heerenveen.</text:p>
            <text:p text:style-name="common-al">Verder kan het ontwerp-kamerverhuurbeleid worden ingezien op <text:a xlink:href="http://www.heerenveen.nl/terinzage" xlink:type="simple">http://www.heerenveen.nl/terinzage</text:a>.</text:p>
            <text:p text:style-name="common-al">
            <text:span text:style-name="nadrukvet"/>
          </text:p>
            <text:p text:style-name="common-al">
            <text:span text:style-name="nadrukvet">Zienswijzen</text:span>
          </text:p>
            <text:p text:style-name="common-al">Gedurende de genoemde termijn van ter inzage ligging kan iedereen zowel schriftelijke als mondelinge zienswijzen indienen op het ontwerp-kamerverhuurbeleid.</text:p>
            <text:p text:style-name="common-al">
            <text:span text:style-name="nadrukcur"/>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de redenen van de zienswijze.</text:p>
            <text:p text:style-name="common-al"/>
            <text:p text:style-name="common-al">
            <text:span text:style-name="nadrukcur">Mondeling</text:span>
          </text:p>
            <text:p text:style-name="common-al">Om mondelinge zienswijzen in te dienen, kan op maandagen, dinsdagen en vrijdagen tijdens kantooruren contact worden opgenomen met Caroline Hiskemuller, telefoon (0513)-617426.</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4380</text:span><text:line-break/><text:date style:data-style-name="dag" text:fixed="true" text:date-value="2019-03-19"/><text:line-break/><text:date style:data-style-name="jaar" text:fixed="true" text:date-value="2019-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380</text:span><text:date style:data-style-name="nicedate" text:fixed="true" text:date-value="2019-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380</text:span><text:date style:data-style-name="nicedate" text:fixed="true" text:date-value="2019-03-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Kamerverhuurbeleid</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9</meta:user-defined>
    <meta:user-defined meta:name="OVERHEIDop.publicationIssue">64380</meta:user-defined>
    <meta:user-defined meta:name="OVERHEIDop.GmbID/DC.identifier">gmb-2019-64380</meta:user-defined>
    <meta:user-defined meta:name="OVERHEID.TaxonomieBeleidsagenda/OVERHEID.category">Ruimte en infrastructuur | Organisatie en beleid</meta:user-defined>
    <meta:user-defined meta:name="OVERHEID.Gemeente/DC.spatial">Heerenveen</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Beleidsregels</meta:user-defined>
    <meta:user-defined meta:name="OVERHEID.Gemeente/DCTERMS.publisher">Heerenveen</meta:user-defined>
    <meta:user-defined meta:name="OVERHEID.Gemeente/OVERHEID.authority">Heerenveen</meta:user-defined>
    <meta:user-defined meta:name="OVERHEIDop.versieInformatie"/>
  </office:meta>
</office:document-meta>
</file>