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tijdelijk afwijken van de bestemming ten behoeve van twee evenementen, Kanaalweg 199 te Utrecht, HZ_WABO-19-083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weg 199 te Utrecht</text:span>
          </text:p>
            <text:p text:style-name="common-al">HZ_WABO-19-08396</text:p>
            <text:p text:style-name="common-al">Toelichting: het tijdelijk afwijken van de bestemming ten behoeve van twee evenementen</text:p>
            <text:p text:style-name="common-al">Datum ontvangst aanvraag: 13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4354</text:span><text:line-break/><text:date style:data-style-name="dag" text:fixed="true" text:date-value="2019-03-19"/><text:line-break/><text:date style:data-style-name="jaar" text:fixed="true" text:date-value="2019-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354</text:span><text:date style:data-style-name="nicedate" text:fixed="true" text:date-value="2019-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64354</text:span><text:date style:data-style-name="nicedate" text:fixed="true" text:date-value="2019-03-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tijdelijk afwijken van de bestemming ten behoeve van twee evenementen, Kanaalweg 199 te Utrecht, HZ_WABO-19-0839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9</meta:user-defined>
    <meta:user-defined meta:name="OVERHEIDop.publicationIssue">64354</meta:user-defined>
    <meta:user-defined meta:name="OVERHEIDop.GmbID/DC.identifier">gmb-2019-64354</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HL 199</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14193</meta:user-defined>
    <meta:user-defined meta:name="OVERHEID.EPSG28992/DC.spatial">133866.06 456343.51</meta:user-defined>
    <meta:user-defined meta:name="OVERHEIDop.versieInformatie"/>
  </office:meta>
</office:document-meta>
</file>