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omzettingsvergunning (kamerverhuur), Bakhuizen van den   Brinkstraat 27 BS te Utrecht, HZ_HUIS-19-07239</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Bakhuizen van den Brinkstraat 27 BS te Utrecht</text:p>
                  </table:table-cell>
                </table:table-row>
                <table:table-row table:style-name="row">
                  <table:table-cell table:style-name="entry" table:number-rows-spanned="1" table:number-columns-spanned="1">
                    <text:p text:style-name="table_al">HZ_HUIS-19-07239</text:p>
                  </table:table-cell>
                </table:table-row>
                <table:table-row table:style-name="row">
                  <table:table-cell table:style-name="entry" table:number-rows-spanned="1" table:number-columns-spanned="1">
                    <text:p text:style-name="table_al">Toelichting: Kamerverhuur voor een al bestaande situatie</text:p>
                  </table:table-cell>
                </table:table-row>
                <table:table-row table:style-name="row">
                  <table:table-cell table:style-name="entry" table:number-rows-spanned="1" table:number-columns-spanned="1">
                    <text:p text:style-name="table_al">Datum ontvangst aanvraag: 05-03-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4097</text:span><text:line-break/><text:date style:data-style-name="dag" text:fixed="true" text:date-value="2019-03-19"/><text:line-break/><text:date style:data-style-name="jaar" text:fixed="true" text:date-value="2019-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097</text:span><text:date style:data-style-name="nicedate" text:fixed="true" text:date-value="2019-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097</text:span><text:date style:data-style-name="nicedate" text:fixed="true" text:date-value="2019-03-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zettingsvergunning (kamerverhuur), Bakhuizen van den   Brinkstraat 27 BS te Utrecht, HZ_HUIS-19-0723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9</meta:user-defined>
    <meta:user-defined meta:name="OVERHEIDop.publicationIssue">64097</meta:user-defined>
    <meta:user-defined meta:name="OVERHEIDop.GmbID/DC.identifier">gmb-2019-6409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GC 27</meta:user-defined>
    <meta:user-defined meta:name="OVERHEIDop.woonplaats">Utrecht</meta:user-defined>
    <meta:user-defined meta:name="OVERHEIDop.straatnaam">Bakhuizen van den Brinkstraat</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027 456272</meta:user-defined>
    <meta:user-defined meta:name="OVERHEIDop.versieInformatie"/>
  </office:meta>
</office:document-meta>
</file>