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, het tijdelijk afwijken van het bestemmingsplan voor een meerdaags festival (Kannen en Kruiken 2019), Park Oog in Al te Utrecht, HZ_WABO-19-069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k Oog in Al te Utrecht           </text:p>
            <text:p text:style-name="common-al">HZ_WABO-19-06906</text:p>
            <text:p text:style-name="common-al">Toelichting: het tijdelijk afwijken van het bestemmingsplan voor een meerdaags festival (Kannen en Kruiken 2019)</text:p>
            <text:p text:style-name="last-al">Datum ontvangst intrekking aanvraag: 12 maart 201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706</text:span><text:line-break/><text:date style:data-style-name="dag" text:fixed="true" text:date-value="2019-03-18"/><text:line-break/><text:date style:data-style-name="jaar" text:fixed="true" text:date-value="2019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706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706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aanvraag omgevingsvergunning, het tijdelijk afwijken van het bestemmingsplan voor een meerdaags festival (Kannen en Kruiken 2019), Park Oog in Al te Utrecht, HZ_WABO-19-0690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8</meta:user-defined>
    <meta:user-defined meta:name="OVERHEIDop.publicationIssue">62706</meta:user-defined>
    <meta:user-defined meta:name="OVERHEIDop.GmbID/DC.identifier">gmb-2019-62706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op.woonplaats">Utrecht</meta:user-defined>
    <meta:user-defined meta:name="OVERHEIDop.straatnaam">Park Oog in Al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737 455381</meta:user-defined>
    <meta:user-defined meta:name="OVERHEIDop.versieInformatie"/>
  </office:meta>
</office:document-meta>
</file>