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plaatsen van een dakkapel op het voordakvlak van een woning, Chopinstraat 58 te Utrecht,  HZ_WABO-19-030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opinstraat 58 te Utrecht</text:p>
            <text:p text:style-name="common-al">HZ_WABO-19-03036</text:p>
            <text:p text:style-name="common-al">Toelichting: het plaatsen van een dakkapel op het voordakvlak van een woning</text:p>
            <text:p text:style-name="common-al">Datum besluit: 7 maart 2019</text:p>
            <text:p text:style-name="common-al">Startdatum bezwaartermijn: 14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2317</text:span><text:line-break/><text:date style:data-style-name="dag" text:fixed="true" text:date-value="2019-03-15"/><text:line-break/><text:date style:data-style-name="jaar" text:fixed="true" text:date-value="2019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2317</text:span><text:date style:data-style-name="nicedate" text:fixed="true" text:date-value="2019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2317</text:span><text:date style:data-style-name="nicedate" text:fixed="true" text:date-value="2019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plaatsen van een dakkapel op het voordakvlak van een woning, Chopinstraat 58 te Utrecht,  HZ_WABO-19-0303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5</meta:user-defined>
    <meta:user-defined meta:name="OVERHEIDop.publicationIssue">62317</meta:user-defined>
    <meta:user-defined meta:name="OVERHEIDop.GmbID/DC.identifier">gmb-2019-62317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EP 58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288.87 455315.58</meta:user-defined>
    <meta:user-defined meta:name="OVERHEIDop.versieInformatie"/>
  </office:meta>
</office:document-meta>
</file>