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optrekken van de voor- en achtergevel en het bouwen van een dakopbouw op een woning, Lombokstraat 71 te Utrecht,  HZ_WABO-18-410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bokstraat 71 te Utrecht</text:p>
            <text:p text:style-name="common-al">HZ_WABO-18-41043</text:p>
            <text:p text:style-name="common-al">Toelichting: het optrekken van de voor- en achtergevel en het bouwen van een dakopbouw op een woning</text:p>
            <text:p text:style-name="common-al">Datum besluit: 12 maart 2019</text:p>
            <text:p text:style-name="common-al">Startdatum bezwaartermijn: 14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294</text:span><text:line-break/><text:date style:data-style-name="dag" text:fixed="true" text:date-value="2019-03-15"/><text:line-break/><text:date style:data-style-name="jaar" text:fixed="true" text:date-value="2019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94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94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optrekken van de voor- en achtergevel en het bouwen van een dakopbouw op een woning, Lombokstraat 71 te Utrecht,  HZ_WABO-18-4104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5</meta:user-defined>
    <meta:user-defined meta:name="OVERHEIDop.publicationIssue">62294</meta:user-defined>
    <meta:user-defined meta:name="OVERHEIDop.GmbID/DC.identifier">gmb-2019-6229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RC 7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357.69 455867.6</meta:user-defined>
    <meta:user-defined meta:name="OVERHEIDop.versieInformatie"/>
  </office:meta>
</office:document-meta>
</file>