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plaatsen van een bestaande fietsenstalling, Station Zuilen te Utrecht,  HZ_WABO-19-070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tion Zuilen te Utrecht</text:p>
            <text:p text:style-name="common-al">HZ_WABO-19-07054</text:p>
            <text:p text:style-name="common-al">Toelichting: het verplaatsen van een bestaande fietsenstalling</text:p>
            <text:p text:style-name="common-al">Datum besluit: 12 maart 2019</text:p>
            <text:p text:style-name="common-al">Startdatum bezwaartermijn: 14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2223</text:span><text:line-break/><text:date style:data-style-name="dag" text:fixed="true" text:date-value="2019-03-15"/><text:line-break/><text:date style:data-style-name="jaar" text:fixed="true" text:date-value="2019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223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223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verplaatsen van een bestaande fietsenstalling, Station Zuilen te Utrecht,  HZ_WABO-19-0705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5</meta:user-defined>
    <meta:user-defined meta:name="OVERHEIDop.publicationIssue">62223</meta:user-defined>
    <meta:user-defined meta:name="OVERHEIDop.GmbID/DC.identifier">gmb-2019-62223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585.34 457274.79</meta:user-defined>
    <meta:user-defined meta:name="OVERHEIDop.versieInformatie"/>
  </office:meta>
</office:document-meta>
</file>