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kappen van vier bomen, Kanaalweg 93 te Utrecht,  HZ_WABO-19-017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93 te Utrecht</text:p>
            <text:p text:style-name="common-al">HZ_WABO-19-01752</text:p>
            <text:p text:style-name="common-al">Toelichting: het kappen van vier bom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2207</text:span><text:line-break/><text:date style:data-style-name="dag" text:fixed="true" text:date-value="2019-03-15"/><text:line-break/><text:date style:data-style-name="jaar" text:fixed="true" text:date-value="2019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207</text:span><text:date style:data-style-name="nicedate" text:fixed="true" text:date-value="2019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2207</text:span><text:date style:data-style-name="nicedate" text:fixed="true" text:date-value="2019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kappen van vier bomen, Kanaalweg 93 te Utrecht,  HZ_WABO-19-0175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5</meta:user-defined>
    <meta:user-defined meta:name="OVERHEIDop.publicationIssue">62207</meta:user-defined>
    <meta:user-defined meta:name="OVERHEIDop.GmbID/DC.identifier">gmb-2019-62207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H 9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508.85 455760.05</meta:user-defined>
    <meta:user-defined meta:name="OVERHEIDop.versieInformatie"/>
  </office:meta>
</office:document-meta>
</file>