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Knopstraat 48 te Utrecht, HZ_WABO-19-0808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nopstraat 48 te Utrecht</text:span>
          </text:p>
            <text:p text:style-name="common-al">HZ_WABO-19-08080</text:p>
            <text:p text:style-name="common-al">Toelichting: het bouwen van een dakopbouw op een woning</text:p>
            <text:p text:style-name="common-al">Datum ontvangst aanvraag: 12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1985</text:span><text:line-break/><text:date style:data-style-name="dag" text:fixed="true" text:date-value="2019-03-15"/><text:line-break/><text:date style:data-style-name="jaar" text:fixed="true" text:date-value="2019-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1985</text:span><text:date style:data-style-name="nicedate" text:fixed="true" text:date-value="2019-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1985</text:span><text:date style:data-style-name="nicedate" text:fixed="true" text:date-value="2019-03-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opbouw op een woning, Knopstraat 48 te Utrecht, HZ_WABO-19-08080</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5</meta:user-defined>
    <meta:user-defined meta:name="OVERHEIDop.publicationIssue">61985</meta:user-defined>
    <meta:user-defined meta:name="OVERHEIDop.GmbID/DC.identifier">gmb-2019-61985</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51ET 48</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EPSG28992/DC.spatial">135138.6 456976.32</meta:user-defined>
    <meta:user-defined meta:name="OVERHEIDop.versieInformatie"/>
  </office:meta>
</office:document-meta>
</file>