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Plaatsvervangingsbesluit Directeur (IRM) Ontwikkelorganisatie Ruimte </text:p>
      <text:section text:name="regeling_id1-3-2" text:style-name="regeling">
        <text:section text:name="aanhef_id1-3-2-1" text:style-name="aanhef">
          <text:section text:name="preambule_id1-3-2-1-1" text:style-name="preambule">
            <text:p text:style-name="al">kenmerk: 5998254</text:p>
            <text:p text:style-name="al"/>
            <text:p text:style-name="al">De Integraal Resultaatmanager (IRM) van de Ontwikkelorganisatie Ruimte </text:p>
            <text:p text:style-name="al"/>
            <text:p text:style-name="al">Overwegende dat met het oog op de waarborging van continuïteit in de uitoefening van de bevoegdheden en mandaten van Hoofdgebiedseconoom wenselijk is binnen het organisatieonderdeel Gilde Investeren &amp; Exploiteren plaatsvervangers aan te wijzen:</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de senior vastgoedadviseurs werkzaam bij het Gilde Investeren &amp; Exploiteren (Gilde3) aan te wijzen als plaatsvervangers van Hoofdgebiedseconoom en aan hen ondermandaat en ondervolmacht te verlenen voor (uitsluitend) de bevoegdheden die op basis van het Mandaatregister 2019 zijn toegekend aan de functionaris Hoofdgebiedseconoom. Het verlenen van onder-ondermandaat is niet toegestaan;;</text:p>
            <text:p text:style-name="al"/>
          </text:section>
          <text:section text:name="artikel_id1-3-2-2-2" text:style-name="artikel">
            <text:p text:style-name="artikel_kop_titel"><text:span text:style-name="artikel_kop_label"/> <text:span text:style-name="artikel_kop_nr"/> 2. </text:p>
            <text:p text:style-name="al">plaatsvervanging kan slechts geschieden bij afwezigheid van Hoofdgebiedseconoom; </text:p>
            <text:p text:style-name="al"/>
          </text:section>
          <text:section text:name="artikel_id1-3-2-2-3" text:style-name="artikel">
            <text:p text:style-name="artikel_kop_titel"><text:span text:style-name="artikel_kop_label"/> <text:span text:style-name="artikel_kop_nr"/> 3. </text:p>
            <text:p text:style-name="al">de uitoefening van deze bevoegdheden dient te geschieden conform de instructies die aan de algemene bepalingen in het Mandaatregister 2019 zijn verbonden.</text:p>
            <text:p text:style-name="al"/>
          </text:section>
          <text:section text:name="artikel_id1-3-2-2-4" text:style-name="artikel">
            <text:p text:style-name="artikel_kop_titel"><text:span text:style-name="artikel_kop_label"/> <text:span text:style-name="artikel_kop_nr"/> 4. </text:p>
            <text:p text:style-name="al">bij ondertekening als plaatsvervanger dient de functienaam van de functionaris die wordt vervangen te worden vermeld met de toevoeging 'plv', én dient de eigen persoonsnaam te worden vermeld; </text:p>
            <text:p text:style-name="al"/>
          </text:section>
          <text:section text:name="artikel_id1-3-2-2-5" text:style-name="artikel">
            <text:p text:style-name="artikel_kop_titel"><text:span text:style-name="artikel_kop_label"/> <text:span text:style-name="artikel_kop_nr"/> 5.</text:p>
            <text:p text:style-name="al">Dit besluit treedt in werking op de dag na bekendmaking. </text:p>
            <text:p text:style-name="al"/>
          </text:section>
          <text:section text:name="artikel_id1-3-2-2-6" text:style-name="artikel">
            <text:p text:style-name="artikel_kop_titel"><text:span text:style-name="artikel_kop_label"/> <text:span text:style-name="artikel_kop_nr"/> 6.</text:p>
            <text:p text:style-name="al">Op het moment van inwerkingtreding van dit besluit wordt het Plaatsvervangingsbesluit Directeur (IRM) Ontwikkelorganisatie Ruimte, vastgesteld op 26 maart 2018, ingetrokken.</text:p>
            <text:p text:style-name="al"/>
            <text:p text:style-name="al"/>
            <text:p text:style-name="al"/>
          </text:section>
        </text:section>
        <text:section text:name="regeling-sluiting_id1-3-2-3" text:style-name="regeling-sluiting">
          <text:section text:name="ondertekening_id1-3-2-3-1">
            <text:p><text:span text:style-name="functie">Utrecht, 20 februari 2019,</text:span></text:p>
            <text:p><text:span text:style-name="functie"/></text:p>
            <text:p><text:span text:style-name="functie"/></text:p>
            <text:p><text:span text:style-name="functie"/></text:p>
            <text:p><text:span text:style-name="functie">Lennert Middelkoop</text:span></text:p>
            <text:p><text:span text:style-name="functie">Directeur (IRM) Stedelijke Ontwikkeling en Economie</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1268</text:span><text:line-break/><text:date style:data-style-name="dag" text:fixed="true" text:date-value="2019-03-14"/><text:line-break/><text:date style:data-style-name="jaar" text:fixed="true" text:date-value="2019-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1268</text:span><text:date style:data-style-name="nicedate" text:fixed="true" text:date-value="2019-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1268</text:span><text:date style:data-style-name="nicedate" text:fixed="true" text:date-value="2019-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Plaatsvervangingsbesluit Directeur (IRM) Ontwikkelorganisatie Ruimte</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4</meta:user-defined>
    <meta:user-defined meta:name="OVERHEIDop.publicationIssue">61268</meta:user-defined>
    <meta:user-defined meta:name="OVERHEIDop.GmbID/DC.identifier">gmb-2019-61268</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gemeente Utrecht 2019 - Plaatsvervangingsbesluit Directeur (IRM) Ontwikkelorganisatie Ruimte </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3-14</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2360_1</meta:user-defined>
    <meta:user-defined meta:name="OVERHEIDop.versieInformatie"/>
  </office:meta>
</office:document-meta>
</file>