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aanleggen van een in- en uitrit, Verlengde Vleutenseweg, ter hoogte van spoor km 2.15 te Utrecht,  HZ_WABO-19-026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de Vleutenseweg, ter hoogte van spoor km 2.15 te Utrecht</text:p>
            <text:p text:style-name="common-al">HZ_WABO-19-02692</text:p>
            <text:p text:style-name="common-al">Toelichting: het aanleggen van een in- en uitrit</text:p>
            <text:p text:style-name="common-al">Datum besluit: 11 maart 2019</text:p>
            <text:p text:style-name="common-al">Startdatum bezwaartermijn: 13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0864</text:span><text:line-break/><text:date style:data-style-name="dag" text:fixed="true" text:date-value="2019-03-14"/><text:line-break/><text:date style:data-style-name="jaar" text:fixed="true" text:date-value="2019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0864</text:span><text:date style:data-style-name="nicedate" text:fixed="true" text:date-value="2019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0864</text:span><text:date style:data-style-name="nicedate" text:fixed="true" text:date-value="2019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aanleggen van een in- en uitrit, Verlengde Vleutenseweg, ter hoogte van spoor km 2.15 te Utrecht,  HZ_WABO-19-02692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14</meta:user-defined>
    <meta:user-defined meta:name="OVERHEIDop.publicationIssue">60864</meta:user-defined>
    <meta:user-defined meta:name="OVERHEIDop.GmbID/DC.identifier">gmb-2019-60864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137.98 456629.65</meta:user-defined>
    <meta:user-defined meta:name="OVERHEIDop.versieInformatie"/>
  </office:meta>
</office:document-meta>
</file>