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kappen van 38 bomen, Muntkade en Kanaalweg te Utrecht,  HZ_WABO-18-379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untkade en Kanaalweg te Utrecht</text:p>
            <text:p text:style-name="common-al">HZ_WABO-18-37906</text:p>
            <text:p text:style-name="common-al">Toelichting: het kappen van 38 bomen</text:p>
            <text:p text:style-name="common-al">Datum besluit: 11 maart 2019</text:p>
            <text:p text:style-name="common-al">Startdatum bezwaartermijn: 13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0782</text:span><text:line-break/><text:date style:data-style-name="dag" text:fixed="true" text:date-value="2019-03-14"/><text:line-break/><text:date style:data-style-name="jaar" text:fixed="true" text:date-value="2019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0782</text:span><text:date style:data-style-name="nicedate" text:fixed="true" text:date-value="2019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0782</text:span><text:date style:data-style-name="nicedate" text:fixed="true" text:date-value="2019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kappen van 38 bomen, Muntkade en Kanaalweg te Utrecht,  HZ_WABO-18-37906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14</meta:user-defined>
    <meta:user-defined meta:name="OVERHEIDop.publicationIssue">60782</meta:user-defined>
    <meta:user-defined meta:name="OVERHEIDop.GmbID/DC.identifier">gmb-2019-60782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</meta:user-defined>
    <meta:user-defined meta:name="OVERHEID.PostcodeHuisnummer/OVERHEIDop.postcodeHuisnummer">3531AK 1 bs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op.externeBijlage">Besluit omgevingsvergunning|exb-2019-13435</meta:user-defined>
    <meta:user-defined meta:name="OVERHEID.EPSG28992/DC.spatial">135016.53 455374.34</meta:user-defined>
    <meta:user-defined meta:name="OVERHEID.EPSG28992/DC.spatial">135062.6 455425.53</meta:user-defined>
    <meta:user-defined meta:name="OVERHEIDop.versieInformatie"/>
  </office:meta>
</office:document-meta>
</file>