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 en achterkant van een woning, Borneostraat 56 te Utrecht, HZ_WABO-19-0781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orneostraat 56 te Utrecht</text:span>
          </text:p>
            <text:p text:style-name="common-al">HZ_WABO-19-07815</text:p>
            <text:p text:style-name="common-al">Toelichting: het bouwen van een dakkapel aan de voor- en achterkant van een woning</text:p>
            <text:p text:style-name="common-al">Datum ontvangst aanvraag: 9 maart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0311</text:span><text:line-break/><text:date style:data-style-name="dag" text:fixed="true" text:date-value="2019-03-14"/><text:line-break/><text:date style:data-style-name="jaar" text:fixed="true" text:date-value="2019-03-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60311</text:span><text:date style:data-style-name="nicedate" text:fixed="true" text:date-value="2019-03-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60311</text:span><text:date style:data-style-name="nicedate" text:fixed="true" text:date-value="2019-03-1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ouwen van een dakkapel aan de voor- en achterkant van een woning, Borneostraat 56 te Utrecht, HZ_WABO-19-07815</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14</meta:user-defined>
    <meta:user-defined meta:name="OVERHEIDop.publicationIssue">60311</meta:user-defined>
    <meta:user-defined meta:name="OVERHEIDop.GmbID/DC.identifier">gmb-2019-60311</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PH 56</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13298</meta:user-defined>
    <meta:user-defined meta:name="OVERHEID.EPSG28992/DC.spatial">135505.86 455913</meta:user-defined>
    <meta:user-defined meta:name="OVERHEIDop.versieInformatie"/>
  </office:meta>
</office:document-meta>
</file>