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kapverdieping en het optrekken van de achtergevel, Cremerstraat 46 te Utrecht, HZ_WABO-19-077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remerstraat 46 te Utrecht</text:span>
          </text:p>
            <text:p text:style-name="common-al">HZ_WABO-19-07791</text:p>
            <text:p text:style-name="common-al">Toelichting: het bouwen van een kapverdieping en het optrekken van de achtergevel</text:p>
            <text:p text:style-name="common-al">Datum ontvangst aanvraag: 8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9779</text:span><text:line-break/><text:date style:data-style-name="dag" text:fixed="true" text:date-value="2019-03-13"/><text:line-break/><text:date style:data-style-name="jaar" text:fixed="true" text:date-value="2019-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9779</text:span><text:date style:data-style-name="nicedate" text:fixed="true" text:date-value="2019-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9779</text:span><text:date style:data-style-name="nicedate" text:fixed="true" text:date-value="2019-03-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kapverdieping en het optrekken van de achtergevel, Cremerstraat 46 te Utrecht, HZ_WABO-19-0779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3</meta:user-defined>
    <meta:user-defined meta:name="OVERHEIDop.publicationIssue">59779</meta:user-defined>
    <meta:user-defined meta:name="OVERHEIDop.GmbID/DC.identifier">gmb-2019-59779</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BE 46</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3231</meta:user-defined>
    <meta:user-defined meta:name="OVERHEID.EPSG28992/DC.spatial">135528.12 456330.93</meta:user-defined>
    <meta:user-defined meta:name="OVERHEIDop.versieInformatie"/>
  </office:meta>
</office:document-meta>
</file>