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maken van een doorbraak in een woning, Mozartlaan 19 te Utrecht,  HZ_WABO-19-019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zartlaan 19 te Utrecht</text:p>
            <text:p text:style-name="common-al">HZ_WABO-19-01980</text:p>
            <text:p text:style-name="common-al">Toelichting: het maken van een doorbraak in een woning</text:p>
            <text:p text:style-name="common-al">Datum besluit: 8 maart 2019</text:p>
            <text:p text:style-name="common-al">Startdatum bezwaartermijn: 12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9477</text:span><text:line-break/><text:date style:data-style-name="dag" text:fixed="true" text:date-value="2019-03-13"/><text:line-break/><text:date style:data-style-name="jaar" text:fixed="true" text:date-value="2019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9477</text:span><text:date style:data-style-name="nicedate" text:fixed="true" text:date-value="2019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9477</text:span><text:date style:data-style-name="nicedate" text:fixed="true" text:date-value="2019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maken van een doorbraak in een woning, Mozartlaan 19 te Utrecht,  HZ_WABO-19-01980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3</meta:user-defined>
    <meta:user-defined meta:name="OVERHEIDop.publicationIssue">59477</meta:user-defined>
    <meta:user-defined meta:name="OVERHEIDop.GmbID/DC.identifier">gmb-2019-59477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GB 19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576.57 455400.67</meta:user-defined>
    <meta:user-defined meta:name="OVERHEIDop.versieInformatie"/>
  </office:meta>
</office:document-meta>
</file>