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nieuwen en aanpassen van de haltes van de sneltram naar Nieuwegein, Jaarbeursplein, Graadt van Roggenweg, 24 Oktoberplein, 5 meiplein, Vasco Da Gamalaan, Kanaleneiland Zuid en P+R Westraven te Utrecht, HZ_WABO-19-075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aarbeursplein, Graadt van Roggenweg, 24 Oktoberplein, 5 meiplein, Vasco Da Gamalaan, Kanaleneiland Zuid en P+R Westraven te Utrecht</text:span>
          </text:p>
            <text:p text:style-name="common-al">HZ_WABO-19-07552</text:p>
            <text:p text:style-name="common-al">Toelichting: het vernieuwen en aanpassen van de haltes van de sneltram naar Nieuwegein</text:p>
            <text:p text:style-name="common-al">Datum ontvangst aanvraag: 7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9227</text:span><text:line-break/><text:date style:data-style-name="dag" text:fixed="true" text:date-value="2019-03-13"/><text:line-break/><text:date style:data-style-name="jaar" text:fixed="true" text:date-value="2019-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9227</text:span><text:date style:data-style-name="nicedate" text:fixed="true" text:date-value="2019-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9227</text:span><text:date style:data-style-name="nicedate" text:fixed="true" text:date-value="2019-03-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nieuwen en aanpassen van de haltes van de sneltram naar Nieuwegein, Jaarbeursplein, Graadt van Roggenweg, 24 Oktoberplein, 5 meiplein, Vasco Da Gamalaan, Kanaleneiland Zuid en P+R Westraven te Utrecht, HZ_WABO-19-0755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3</meta:user-defined>
    <meta:user-defined meta:name="OVERHEIDop.publicationIssue">59227</meta:user-defined>
    <meta:user-defined meta:name="OVERHEIDop.GmbID/DC.identifier">gmb-2019-59227</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26</meta:user-defined>
    <meta:user-defined meta:name="OVERHEID.PostcodeHuisnummer/OVERHEIDop.postcodeHuisnummer">3531AH 304</meta:user-defined>
    <meta:user-defined meta:name="OVERHEID.PostcodeHuisnummer/OVERHEIDop.postcodeHuisnummer">3527HT 12</meta:user-defined>
    <meta:user-defined meta:name="OVERHEID.PostcodeHuisnummer/OVERHEIDop.postcodeHuisnummer">3521</meta:user-defined>
    <meta:user-defined meta:name="OVERHEID.PostcodeHuisnummer/OVERHEIDop.postcodeHuisnummer">3527</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3069</meta:user-defined>
    <meta:user-defined meta:name="OVERHEID.EPSG28992/DC.spatial">135453.76 453412.21</meta:user-defined>
    <meta:user-defined meta:name="OVERHEID.EPSG28992/DC.spatial">135357.34 455530.27</meta:user-defined>
    <meta:user-defined meta:name="OVERHEID.EPSG28992/DC.spatial">134808.32 454560.5</meta:user-defined>
    <meta:user-defined meta:name="OVERHEID.EPSG28992/DC.spatial">135718.1 455740.93</meta:user-defined>
    <meta:user-defined meta:name="OVERHEID.EPSG28992/DC.spatial">135075.7 454088.67</meta:user-defined>
    <meta:user-defined meta:name="OVERHEID.EPSG28992/DC.spatial">135765.07 452081.28</meta:user-defined>
    <meta:user-defined meta:name="OVERHEID.EPSG28992/DC.spatial">135802.8 452800.03</meta:user-defined>
    <meta:user-defined meta:name="OVERHEIDop.versieInformatie"/>
  </office:meta>
</office:document-meta>
</file>