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met dakterras, Abel Tasmanstraat 64 te Utrecht, HZ_WABO-19-0756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bel Tasmanstraat 64 te Utrecht</text:span>
          </text:p>
            <text:p text:style-name="common-al">HZ_WABO-19-07562</text:p>
            <text:p text:style-name="common-al">Toelichting: het bouwen van een derde bouwlaag met dakterras</text:p>
            <text:p text:style-name="common-al">Datum ontvangst aanvraag: 7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8945</text:span><text:line-break/><text:date style:data-style-name="dag" text:fixed="true" text:date-value="2019-03-13"/><text:line-break/><text:date style:data-style-name="jaar" text:fixed="true" text:date-value="2019-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8945</text:span><text:date style:data-style-name="nicedate" text:fixed="true" text:date-value="2019-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8945</text:span><text:date style:data-style-name="nicedate" text:fixed="true" text:date-value="2019-03-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erde bouwlaag met dakterras, Abel Tasmanstraat 64 te Utrecht, HZ_WABO-19-07562</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13</meta:user-defined>
    <meta:user-defined meta:name="OVERHEIDop.publicationIssue">58945</meta:user-defined>
    <meta:user-defined meta:name="OVERHEIDop.GmbID/DC.identifier">gmb-2019-58945</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GW 64</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2984</meta:user-defined>
    <meta:user-defined meta:name="OVERHEID.EPSG28992/DC.spatial">135012.91 455746.67</meta:user-defined>
    <meta:user-defined meta:name="OVERHEIDop.versieInformatie"/>
  </office:meta>
</office:document-meta>
</file>