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tijdelijke verplaatsing van een opstapplaats in de Oudegra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oofd Inzamelen, Markten en Havens,</text:p>
            <text:p text:style-name="al"/>
            <text:p text:style-name="al">Gelet op:</text:p>
            <text:p text:style-name="al">1. artikel 2.1.3 van de Havenverordening Utrecht waarbij op- en afvaartplaatsen kunnen worden aangewezen en eisen gesteld aan bestaande afvaart- en opstapplaatsen;</text:p>
            <text:p text:style-name="al">2. het Mandaatregister Gemeente Utrecht 2018, waarbij de uitvoering van de Havenverordening Utrecht is gemandateerd aan afdelingshoofd Inzamelen, Markten en Havens en het Groepshoofd Markten en Havens van Stadsbedrijven;</text:p>
            <text:p text:style-name="al">3. zijn besluit van 19 november 2018, gepubliceerd op  10 december 2018 in Gemeenteblad 2018, 263427, waarbij werd besloten tot tijdelijke verplaatsing van een  opstapplaats in de Oudegracht nabij de Gaardbrug </text:p>
            <text:p text:style-name="al"/>
            <text:p text:style-name="al">Overwegende dat:</text:p>
            <text:p text:style-name="al">tegen het besluit tot tijdelijke verplaatsing diverse bezwaarschiften zijn ingediend</text:p>
            <text:p text:style-name="al">die bezwaren zijn toegelicht  in een hoorzitting</text:p>
            <text:p text:style-name="al">de bezwaren van juridische, financiële, praktische, organisatorische en  menselijke aard zijn</text:p>
            <text:p text:style-name="al">de reden voor tijdelijke verplaatsing van de opstapplaats is dat er werkzaamheden zijn gepland aan wal- en kluismuren in rak 10 van de Oudegracht </text:p>
            <text:p text:style-name="al">dat naar aanleiding van de bezwaren de planning van de werkzaamheden tegen het licht is gehouden </text:p>
            <text:p text:style-name="al">dat hieruit de conclusie is getrokken dat  de werkzaamheden kunnen worden uitgesteld  en bestempeld als z.g. winterrak</text:p>
            <text:p text:style-name="al"/>
            <text:p text:style-name="al">Besluit:</text:p>
            <text:p text:style-name="al">1             zijn besluit van 19 november 2018, Gemeenteblad 2018, 263427, in te trekken</text:p>
            <text:p text:style-name="al">2             Dit besluit treedt in werking op de datum van publicatie.</text:p>
            <text:p text:style-name="al"/>
            <text:p text:style-name="al">Utrecht,  27 februari 2019.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Burgemeester en wethouders van Utrecht</text:p>
            <text:p text:style-name="al">Hoofd unit Markten en Havens,</text:p>
            <text:p text:style-name="al">F .van Kleef</text:p>
            <text:p text:style-name="al"/>
          </text:section>
          <text:section text:name="ondertekening_id1-3-2-3-2">
            <text:p><text:span text:style-name="functie">Bezwarenclausule</text:span></text:p>
          </text:section>
          <text:section text:name="ondertekening_id1-3-2-3-3">
            <text:p>Belanghebbenden kunnen binnen zes weken na de dag van publiceren van dit besluit, een gemotiveerd bezwaarschrift indienen bij het college van burgemeester en wethouders.</text:p>
          </text:section>
          <text:section text:name="ondertekening_id1-3-2-3-4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474</text:span><text:line-break/><text:date style:data-style-name="dag" text:fixed="true" text:date-value="2019-03-11"/><text:line-break/><text:date style:data-style-name="jaar" text:fixed="true" text:date-value="2019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5474</text:span><text:date style:data-style-name="nicedate" text:fixed="true" text:date-value="2019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55474</text:span><text:date style:data-style-name="nicedate" text:fixed="true" text:date-value="2019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Besluit intrekking tijdelijke verplaatsing van een opstapplaats in de Oudegrach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1</meta:user-defined>
    <meta:user-defined meta:name="OVERHEIDop.publicationIssue">55474</meta:user-defined>
    <meta:user-defined meta:name="OVERHEIDop.GmbID/DC.identifier">gmb-2019-55474</meta:user-defined>
    <meta:user-defined meta:name="OVERHEID.TaxonomieBeleidsagenda/OVERHEID.category">Verkeer | Organisatie en beleid</meta:user-defined>
    <meta:user-defined meta:name="OVERHEID.TaxonomieBeleidsagenda/OVERHEID.category">Openbare orde en veiligheid | Organisatie en beleid</meta:user-defined>
    <meta:user-defined meta:name="OVERHEID.Gemeente/DC.spatial">Utrecht</meta:user-defined>
    <meta:user-defined meta:name="DC.source">;https://zoek.officielebekendmakingen.nl/gmb-2015-60200.html</meta:user-defined>
    <meta:user-defined meta:name="DCTERMS.abstract">Het besluit tot tijdelijke verplaatsing van een opstapplaats voor boten in de Oudegracht (bij de Gaardbrug) wordt ingetrokken</meta:user-defined>
    <meta:user-defined meta:name="DCTERMS.alternative">Intrekking tijdelijke verplaatsing van een opstapplaats in de Oudegracht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Utrecht</meta:user-defined>
    <dc:language>nl</dc:language>
    <meta:user-defined meta:name="OVERHEIDgvop.Informatietype/DC.type">Overige besluiten van algemene strekking</meta:user-defined>
    <meta:user-defined meta:name="OVERHEID.Gemeente/DCTERMS.publisher">Utrecht</meta:user-defined>
    <meta:user-defined meta:name="OVERHEID.Gemeente/OVERHEID.authority">Utrecht</meta:user-defined>
    <meta:user-defined meta:name="OVERHEIDop.versieInformatie"/>
  </office:meta>
</office:document-meta>
</file>