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hekwerk ten behoeve van een dakterras aan de achterzijde van een woning, Abel Tasmanstraat 70 te Utrecht, HZ_WABO-19-0713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bel Tasmanstraat 70 te Utrecht</text:span>
          </text:p>
            <text:p text:style-name="common-al">HZ_WABO-19-07136</text:p>
            <text:p text:style-name="common-al">Toelichting: het bouwen van een hekwerk ten behoeve van een dakterras aan de achterzijde van een woning</text:p>
            <text:p text:style-name="common-al">Datum ontvangst aanvraag: 5 maart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5132</text:span><text:line-break/><text:date style:data-style-name="dag" text:fixed="true" text:date-value="2019-03-08"/><text:line-break/><text:date style:data-style-name="jaar" text:fixed="true" text:date-value="2019-03-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55132</text:span><text:date style:data-style-name="nicedate" text:fixed="true" text:date-value="2019-03-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55132</text:span><text:date style:data-style-name="nicedate" text:fixed="true" text:date-value="2019-03-0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ouwen van een hekwerk ten behoeve van een dakterras aan de achterzijde van een woning, Abel Tasmanstraat 70 te Utrecht, HZ_WABO-19-07136</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08</meta:user-defined>
    <meta:user-defined meta:name="OVERHEIDop.publicationIssue">55132</meta:user-defined>
    <meta:user-defined meta:name="OVERHEIDop.GmbID/DC.identifier">gmb-2019-55132</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GW 70</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Aanvraagdocument  publiceerbaar-A|exb-2019-12452</meta:user-defined>
    <meta:user-defined meta:name="OVERHEID.EPSG28992/DC.spatial">135025.71 455765.68</meta:user-defined>
    <meta:user-defined meta:name="OVERHEIDop.versieInformatie"/>
  </office:meta>
</office:document-meta>
</file>