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plaatsen van een bestaande fietsenstalling, Station Zuilen te Utrecht, HZ_WABO-19-0705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ation Zuilen te Utrecht</text:span>
          </text:p>
            <text:p text:style-name="common-al">HZ_WABO-19-07054</text:p>
            <text:p text:style-name="common-al">Toelichting: het verplaatsen van een bestaande fietsenstalling</text:p>
            <text:p text:style-name="common-al">Datum ontvangst aanvraag: 4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798</text:span><text:line-break/><text:date style:data-style-name="dag" text:fixed="true" text:date-value="2019-03-07"/><text:line-break/><text:date style:data-style-name="jaar" text:fixed="true" text:date-value="2019-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4798</text:span><text:date style:data-style-name="nicedate" text:fixed="true" text:date-value="2019-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4798</text:span><text:date style:data-style-name="nicedate" text:fixed="true" text:date-value="2019-03-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rplaatsen van een bestaande fietsenstalling, Station Zuilen te Utrecht, HZ_WABO-19-07054</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07</meta:user-defined>
    <meta:user-defined meta:name="OVERHEIDop.publicationIssue">54798</meta:user-defined>
    <meta:user-defined meta:name="OVERHEIDop.GmbID/DC.identifier">gmb-2019-54798</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4</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12384</meta:user-defined>
    <meta:user-defined meta:name="OVERHEID.EPSG28992/DC.spatial">134579.8 457138.23</meta:user-defined>
    <meta:user-defined meta:name="OVERHEIDop.versieInformatie"/>
  </office:meta>
</office:document-meta>
</file>