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bouwen van een winkel naar drie appartementen, Laan van Nieuw-Guinea 164 te Utrecht,  HZ_WABO-19-009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Nieuw-Guinea 164 te Utrecht</text:p>
            <text:p text:style-name="common-al">HZ_WABO-19-00933</text:p>
            <text:p text:style-name="common-al">Toelichting: het verbouwen van een winkel naar drie appartement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4718</text:span><text:line-break/><text:date style:data-style-name="dag" text:fixed="true" text:date-value="2019-03-07"/><text:line-break/><text:date style:data-style-name="jaar" text:fixed="true" text:date-value="2019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4718</text:span><text:date style:data-style-name="nicedate" text:fixed="true" text:date-value="2019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4718</text:span><text:date style:data-style-name="nicedate" text:fixed="true" text:date-value="2019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verbouwen van een winkel naar drie appartementen, Laan van Nieuw-Guinea 164 te Utrecht,  HZ_WABO-19-00933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07</meta:user-defined>
    <meta:user-defined meta:name="OVERHEIDop.publicationIssue">54718</meta:user-defined>
    <meta:user-defined meta:name="OVERHEIDop.GmbID/DC.identifier">gmb-2019-54718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SH 6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324.64 456183.51</meta:user-defined>
    <meta:user-defined meta:name="OVERHEIDop.versieInformatie"/>
  </office:meta>
</office:document-meta>
</file>