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maken van een doorbraak in een dragende wand, Makassarstraat 11 te Utrecht, HZ_WABO-19-070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kassarstraat 11 te Utrecht</text:span>
          </text:p>
            <text:p text:style-name="common-al">HZ_WABO-19-07043</text:p>
            <text:p text:style-name="common-al">Toelichting: het maken van een doorbraak in een dragende wand</text:p>
            <text:p text:style-name="common-al">Datum ontvangst aanvraag: 4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668</text:span><text:line-break/><text:date style:data-style-name="dag" text:fixed="true" text:date-value="2019-03-07"/><text:line-break/><text:date style:data-style-name="jaar" text:fixed="true" text:date-value="2019-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4668</text:span><text:date style:data-style-name="nicedate" text:fixed="true" text:date-value="2019-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4668</text:span><text:date style:data-style-name="nicedate" text:fixed="true" text:date-value="2019-03-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maken van een doorbraak in een dragende wand, Makassarstraat 11 te Utrecht, HZ_WABO-19-07043</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7</meta:user-defined>
    <meta:user-defined meta:name="OVERHEIDop.publicationIssue">54668</meta:user-defined>
    <meta:user-defined meta:name="OVERHEIDop.GmbID/DC.identifier">gmb-2019-54668</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VJ 1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2320</meta:user-defined>
    <meta:user-defined meta:name="OVERHEID.EPSG28992/DC.spatial">134584.97 456020.73</meta:user-defined>
    <meta:user-defined meta:name="OVERHEIDop.versieInformatie"/>
  </office:meta>
</office:document-meta>
</file>