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intern verbouwen van een woning en het plaatsen van een nieuwe achtergevelpui, Daendelsstraat 28 te Utrecht, HZ_WABO-19-069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endelsstraat 28 te Utrecht</text:span>
          </text:p>
            <text:p text:style-name="common-al">HZ_WABO-19-06915</text:p>
            <text:p text:style-name="common-al">Toelichting: het intern verbouwen van een woning en het plaatsen van een nieuwe achtergevelpui</text:p>
            <text:p text:style-name="common-al">Datum ontvangst aanvraag: 3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674</text:span><text:line-break/><text:date style:data-style-name="dag" text:fixed="true" text:date-value="2019-03-06"/><text:line-break/><text:date style:data-style-name="jaar" text:fixed="true" text:date-value="2019-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674</text:span><text:date style:data-style-name="nicedate" text:fixed="true" text:date-value="2019-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674</text:span><text:date style:data-style-name="nicedate" text:fixed="true" text:date-value="2019-03-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intern verbouwen van een woning en het plaatsen van een nieuwe achtergevelpui, Daendelsstraat 28 te Utrecht, HZ_WABO-19-0691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6</meta:user-defined>
    <meta:user-defined meta:name="OVERHEIDop.publicationIssue">53674</meta:user-defined>
    <meta:user-defined meta:name="OVERHEIDop.GmbID/DC.identifier">gmb-2019-5367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D 2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2120</meta:user-defined>
    <meta:user-defined meta:name="OVERHEID.EPSG28992/DC.spatial">135124.12 455657.14</meta:user-defined>
    <meta:user-defined meta:name="OVERHEIDop.versieInformatie"/>
  </office:meta>
</office:document-meta>
</file>