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legaliseren van een bestaande afvoerpijp, Damstraat 44 te Utrecht, HZ_WABO-19-068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44 te Utrecht</text:span>
          </text:p>
            <text:p text:style-name="common-al">HZ_WABO-19-06806</text:p>
            <text:p text:style-name="common-al">Toelichting: het legaliseren van een bestaande afvoerpijp</text:p>
            <text:p text:style-name="common-al">Datum ontvangst aanvraag: 1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572</text:span><text:line-break/><text:date style:data-style-name="dag" text:fixed="true" text:date-value="2019-03-06"/><text:line-break/><text:date style:data-style-name="jaar" text:fixed="true" text:date-value="2019-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572</text:span><text:date style:data-style-name="nicedate" text:fixed="true" text:date-value="2019-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3572</text:span><text:date style:data-style-name="nicedate" text:fixed="true" text:date-value="2019-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legaliseren van een bestaande afvoerpijp, Damstraat 44 te Utrecht, HZ_WABO-19-0680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6</meta:user-defined>
    <meta:user-defined meta:name="OVERHEIDop.publicationIssue">53572</meta:user-defined>
    <meta:user-defined meta:name="OVERHEIDop.GmbID/DC.identifier">gmb-2019-5357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W 4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5547.53 456005.24</meta:user-defined>
    <meta:user-defined meta:name="OVERHEIDop.versieInformatie"/>
  </office:meta>
</office:document-meta>
</file>