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kozijnen, Celebesstraat 85 te Utrecht,  HZ_WABO-18-4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elebesstraat 85 te Utrecht</text:p>
            <text:p text:style-name="common-al">HZ_WABO-18-42024</text:p>
            <text:p text:style-name="common-al">Toelichting: het wijzigen van de kozijnen</text:p>
            <text:p text:style-name="common-al">Datum besluit: 28 februari 2019</text:p>
            <text:p text:style-name="common-al">Startdatum bezwaartermijn: 5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481</text:span><text:line-break/><text:date style:data-style-name="dag" text:fixed="true" text:date-value="2019-03-06"/><text:line-break/><text:date style:data-style-name="jaar" text:fixed="true" text:date-value="2019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3481</text:span><text:date style:data-style-name="nicedate" text:fixed="true" text:date-value="2019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3481</text:span><text:date style:data-style-name="nicedate" text:fixed="true" text:date-value="2019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wijzigen van de kozijnen, Celebesstraat 85 te Utrecht,  HZ_WABO-18-42024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06</meta:user-defined>
    <meta:user-defined meta:name="OVERHEIDop.publicationIssue">53481</meta:user-defined>
    <meta:user-defined meta:name="OVERHEIDop.GmbID/DC.identifier">gmb-2019-5348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KB 8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546.83 456072.19</meta:user-defined>
    <meta:user-defined meta:name="OVERHEIDop.versieInformatie"/>
  </office:meta>
</office:document-meta>
</file>