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ruimte voor omvormers van een zonnestroominstallatie, Locomotiefstraat 100 te Utrecht,  HZ_WABO-19-013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omotiefstraat 100 te Utrecht</text:p>
            <text:p text:style-name="common-al">HZ_WABO-19-01304</text:p>
            <text:p text:style-name="common-al">Toelichting: het bouwen van een ruimte voor omvormers van een zonnestroominstallatie</text:p>
            <text:p text:style-name="common-al">Datum besluit: 28 februari 2019</text:p>
            <text:p text:style-name="common-al">Startdatum bezwaartermijn: 2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2442</text:span><text:line-break/><text:date style:data-style-name="dag" text:fixed="true" text:date-value="2019-03-05"/><text:line-break/><text:date style:data-style-name="jaar" text:fixed="true" text:date-value="2019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52442</text:span><text:date style:data-style-name="nicedate" text:fixed="true" text:date-value="2019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52442</text:span><text:date style:data-style-name="nicedate" text:fixed="true" text:date-value="2019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ruimte voor omvormers van een zonnestroominstallatie, Locomotiefstraat 100 te Utrecht,  HZ_WABO-19-01304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05</meta:user-defined>
    <meta:user-defined meta:name="OVERHEIDop.publicationIssue">52442</meta:user-defined>
    <meta:user-defined meta:name="OVERHEIDop.GmbID/DC.identifier">gmb-2019-52442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4BK 100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497.98 456759.36</meta:user-defined>
    <meta:user-defined meta:name="OVERHEIDop.versieInformatie"/>
  </office:meta>
</office:document-meta>
</file>