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achterzijde over twee verdiepingen, Krugerstraat 40 te Utrecht, HZ_WABO-19-0659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rugerstraat 40 te Utrecht</text:span>
          </text:p>
            <text:p text:style-name="common-al">HZ_WABO-19-06592</text:p>
            <text:p text:style-name="common-al">Toelichting: het bouwen van een aanbouw aan de achterzijde over twee verdiepingen</text:p>
            <text:p text:style-name="common-al">Datum ontvangst aanvraag: 27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180</text:span><text:line-break/><text:date style:data-style-name="dag" text:fixed="true" text:date-value="2019-03-04"/><text:line-break/><text:date style:data-style-name="jaar" text:fixed="true" text:date-value="2019-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1180</text:span><text:date style:data-style-name="nicedate" text:fixed="true" text:date-value="2019-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1180</text:span><text:date style:data-style-name="nicedate" text:fixed="true" text:date-value="2019-03-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aanbouw aan de achterzijde over twee verdiepingen, Krugerstraat 40 te Utrecht, HZ_WABO-19-0659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04</meta:user-defined>
    <meta:user-defined meta:name="OVERHEIDop.publicationIssue">51180</meta:user-defined>
    <meta:user-defined meta:name="OVERHEIDop.GmbID/DC.identifier">gmb-2019-51180</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AR 40</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1677</meta:user-defined>
    <meta:user-defined meta:name="OVERHEID.EPSG28992/DC.spatial">135203.69 455459.4</meta:user-defined>
    <meta:user-defined meta:name="OVERHEIDop.versieInformatie"/>
  </office:meta>
</office:document-meta>
</file>