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en vergroten uitbouw aan achterzijde woning, 2e Delistraat 26 te Utrecht,  HZ_WABO-18-415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2e Delistraat 26 te Utrecht</text:p>
            <text:p text:style-name="common-al">HZ_WABO-18-41564</text:p>
            <text:p text:style-name="common-al">Toelichting: het bouwen van een dakopbouw en vergroten uitbouw aan achterzijde woning</text:p>
            <text:p text:style-name="common-al">Datum besluit: 27 februari 2019</text:p>
            <text:p text:style-name="common-al">Startdatum bezwaartermijn: 1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907</text:span><text:line-break/><text:date style:data-style-name="dag" text:fixed="true" text:date-value="2019-03-04"/><text:line-break/><text:date style:data-style-name="jaar" text:fixed="true" text:date-value="2019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50907</text:span><text:date style:data-style-name="nicedate" text:fixed="true" text:date-value="2019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50907</text:span><text:date style:data-style-name="nicedate" text:fixed="true" text:date-value="2019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opbouw en vergroten uitbouw aan achterzijde woning, 2e Delistraat 26 te Utrecht,  HZ_WABO-18-41564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04</meta:user-defined>
    <meta:user-defined meta:name="OVERHEIDop.publicationIssue">50907</meta:user-defined>
    <meta:user-defined meta:name="OVERHEIDop.GmbID/DC.identifier">gmb-2019-50907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SZ 2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923.84 456072.23</meta:user-defined>
    <meta:user-defined meta:name="OVERHEIDop.versieInformatie"/>
  </office:meta>
</office:document-meta>
</file>