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plaatsen van zonnepanelen op een staalconstructie achter een bedrijfspand, Nijverheidsweg 6 te Utrecht, HZ_WABO-19-0637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Nijverheidsweg 6 te Utrecht</text:span>
          </text:p>
            <text:p text:style-name="common-al">HZ_WABO-19-06372</text:p>
            <text:p text:style-name="common-al">Toelichting: het plaatsen van zonnepanelen op een staalconstructie achter een bedrijfspand</text:p>
            <text:p text:style-name="common-al">Datum ontvangst aanvraag: 26 februar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9914</text:span><text:line-break/><text:date style:data-style-name="dag" text:fixed="true" text:date-value="2019-03-01"/><text:line-break/><text:date style:data-style-name="jaar" text:fixed="true" text:date-value="2019-03-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49914</text:span><text:date style:data-style-name="nicedate" text:fixed="true" text:date-value="2019-03-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49914</text:span><text:date style:data-style-name="nicedate" text:fixed="true" text:date-value="2019-03-0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plaatsen van zonnepanelen op een staalconstructie achter een bedrijfspand, Nijverheidsweg 6 te Utrecht, HZ_WABO-19-06372</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3-01</meta:user-defined>
    <meta:user-defined meta:name="OVERHEIDop.publicationIssue">49914</meta:user-defined>
    <meta:user-defined meta:name="OVERHEIDop.GmbID/DC.identifier">gmb-2019-49914</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4AM 6</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Aanvraagdocument  publiceerbaar-A|exb-2019-11362</meta:user-defined>
    <meta:user-defined meta:name="OVERHEID.EPSG28992/DC.spatial">134227.94 456987.24</meta:user-defined>
    <meta:user-defined meta:name="OVERHEIDop.versieInformatie"/>
  </office:meta>
</office:document-meta>
</file>