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kappen van twee bomen, Kanaalweg 199 te Utrecht, HZ_WABO-19-0566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anaalweg 199 te Utrecht</text:span>
          </text:p>
            <text:p text:style-name="common-al">HZ_WABO-19-05669</text:p>
            <text:p text:style-name="common-al">Toelichting: het kappen van twee bomen</text:p>
            <text:p text:style-name="common-al">Datum ontvangst aanvraag: 20 febr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9770</text:span><text:line-break/><text:date style:data-style-name="dag" text:fixed="true" text:date-value="2019-03-01"/><text:line-break/><text:date style:data-style-name="jaar" text:fixed="true" text:date-value="2019-03-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49770</text:span><text:date style:data-style-name="nicedate" text:fixed="true" text:date-value="2019-03-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49770</text:span><text:date style:data-style-name="nicedate" text:fixed="true" text:date-value="2019-03-0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kappen van twee bomen, Kanaalweg 199 te Utrecht, HZ_WABO-19-0566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01</meta:user-defined>
    <meta:user-defined meta:name="OVERHEIDop.publicationIssue">49770</meta:user-defined>
    <meta:user-defined meta:name="OVERHEIDop.GmbID/DC.identifier">gmb-2019-49770</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3HL 199</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23569-A|exb-2019-11306</meta:user-defined>
    <meta:user-defined meta:name="OVERHEIDop.externeBijlage">23564-A|exb-2019-11307</meta:user-defined>
    <meta:user-defined meta:name="OVERHEIDop.externeBijlage">Utrecht_2x-A|exb-2019-11308</meta:user-defined>
    <meta:user-defined meta:name="OVERHEIDop.externeBijlage">publiceerbaar-A|exb-2019-11309</meta:user-defined>
    <meta:user-defined meta:name="OVERHEID.EPSG28992/DC.spatial">133866.06 456343.51</meta:user-defined>
    <meta:user-defined meta:name="OVERHEIDop.versieInformatie"/>
  </office:meta>
</office:document-meta>
</file>