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G.S. RUITERSTRJITTE 48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bijgebouw op het perceel G.S. Ruiterstrjitte 48 te Akkrum  </text:p>
            <text:p text:style-name="common-al">(26-02-2019).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626</text:span><text:line-break/><text:date style:data-style-name="dag" text:fixed="true" text:date-value="2019-03-01"/><text:line-break/><text:date style:data-style-name="jaar" text:fixed="true" text:date-value="2019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9626</text:span><text:date style:data-style-name="nicedate" text:fixed="true" text:date-value="2019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49626</text:span><text:date style:data-style-name="nicedate" text:fixed="true" text:date-value="2019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G.S. RUITERSTRJITTE 48 AKKRU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01</meta:user-defined>
    <meta:user-defined meta:name="OVERHEIDop.publicationIssue">49626</meta:user-defined>
    <meta:user-defined meta:name="OVERHEIDop.GmbID/DC.identifier">gmb-2019-49626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1GW 48</meta:user-defined>
    <meta:user-defined meta:name="OVERHEIDop.woonplaats">Akkrum</meta:user-defined>
    <meta:user-defined meta:name="OVERHEIDop.straatnaam">G.S. Ruiterstrjitte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5164 562786</meta:user-defined>
    <meta:user-defined meta:name="OVERHEIDop.versieInformatie"/>
  </office:meta>
</office:document-meta>
</file>