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eerder verleende vergunning voor het uitbreiden van een kerkgebouw, Vleutenseweg 517 te Utrecht,  HZ_WABO-18-377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517 te Utrecht</text:p>
            <text:p text:style-name="common-al">HZ_WABO-18-37778</text:p>
            <text:p text:style-name="common-al">Toelichting: het wijzigen van een eerder verleende vergunning voor het uitbreiden van een kerkgebouw</text:p>
            <text:p text:style-name="common-al">Datum besluit: 26 februari 2019</text:p>
            <text:p text:style-name="common-al">Startdatum bezwaartermijn: 27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793</text:span><text:line-break/><text:date style:data-style-name="dag" text:fixed="true" text:date-value="2019-02-28"/><text:line-break/><text:date style:data-style-name="jaar" text:fixed="true" text:date-value="2019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8793</text:span><text:date style:data-style-name="nicedate" text:fixed="true" text:date-value="2019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8793</text:span><text:date style:data-style-name="nicedate" text:fixed="true" text:date-value="2019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een eerder verleende vergunning voor het uitbreiden van een kerkgebouw, Vleutenseweg 517 te Utrecht,  HZ_WABO-18-3777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8</meta:user-defined>
    <meta:user-defined meta:name="OVERHEIDop.publicationIssue">48793</meta:user-defined>
    <meta:user-defined meta:name="OVERHEIDop.GmbID/DC.identifier">gmb-2019-4879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K 51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98.49 456353.21</meta:user-defined>
    <meta:user-defined meta:name="OVERHEIDop.versieInformatie"/>
  </office:meta>
</office:document-meta>
</file>