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woning, Van Lennepstraat 11 te Utrecht,  HZ_WABO-19-035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Lennepstraat 11 te Utrecht</text:p>
            <text:p text:style-name="common-al">HZ_WABO-19-03536</text:p>
            <text:p text:style-name="common-al">Toelichting: het bouwen van een dakopbouw op een woning</text:p>
            <text:p text:style-name="common-al">Datum besluit: 25 februari 2019</text:p>
            <text:p text:style-name="common-al">Startdatum bezwaartermijn: 27 februar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8741</text:span><text:line-break/><text:date style:data-style-name="dag" text:fixed="true" text:date-value="2019-02-28"/><text:line-break/><text:date style:data-style-name="jaar" text:fixed="true" text:date-value="2019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48741</text:span><text:date style:data-style-name="nicedate" text:fixed="true" text:date-value="2019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48741</text:span><text:date style:data-style-name="nicedate" text:fixed="true" text:date-value="2019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een dakopbouw op een woning, Van Lennepstraat 11 te Utrecht,  HZ_WABO-19-03536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28</meta:user-defined>
    <meta:user-defined meta:name="OVERHEIDop.publicationIssue">48741</meta:user-defined>
    <meta:user-defined meta:name="OVERHEIDop.GmbID/DC.identifier">gmb-2019-48741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TK 11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543.47 456289.65</meta:user-defined>
    <meta:user-defined meta:name="OVERHEIDop.versieInformatie"/>
  </office:meta>
</office:document-meta>
</file>