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dakkapel aan de voorkant van een woning, Steijnstraat 20 te Utrecht, HZ_WABO-19-059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ijnstraat 20 te Utrecht</text:span>
          </text:p>
            <text:p text:style-name="common-al">HZ_WABO-19-05995</text:p>
            <text:p text:style-name="common-al">Toelichting: het vergroten van een dakkapel aan de voorkant van een woning</text:p>
            <text:p text:style-name="common-al">Datum ontvangst aanvraag: 22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351</text:span><text:line-break/><text:date style:data-style-name="dag" text:fixed="true" text:date-value="2019-02-27"/><text:line-break/><text:date style:data-style-name="jaar" text:fixed="true" text:date-value="2019-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7351</text:span><text:date style:data-style-name="nicedate" text:fixed="true" text:date-value="2019-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7351</text:span><text:date style:data-style-name="nicedate" text:fixed="true" text:date-value="2019-0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groten van een dakkapel aan de voorkant van een woning, Steijnstraat 20 te Utrecht, HZ_WABO-19-0599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7</meta:user-defined>
    <meta:user-defined meta:name="OVERHEIDop.publicationIssue">47351</meta:user-defined>
    <meta:user-defined meta:name="OVERHEIDop.GmbID/DC.identifier">gmb-2019-4735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AV 2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0784</meta:user-defined>
    <meta:user-defined meta:name="OVERHEID.EPSG28992/DC.spatial">135122.38 455408.68</meta:user-defined>
    <meta:user-defined meta:name="OVERHEIDop.versieInformatie"/>
  </office:meta>
</office:document-meta>
</file>